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list-style-name="L3">
      <style:paragraph-properties fo:margin-top="0in" fo:margin-bottom="0.139in" loext:contextual-spacing="false" fo:line-height="115%" fo:text-align="start" style:justify-single-word="false"/>
      <style:text-properties style:font-name="Liberation Serif" fo:font-size="12pt" fo:language="en" fo:country="none" style:text-underline-style="none" fo:font-weight="normal" officeooo:rsid="003b5968" officeooo:paragraph-rsid="00161f5f" style:font-size-asian="12pt" style:font-weight-asian="normal" style:font-size-complex="12pt"/>
    </style:style>
    <style:style style:name="P2" style:family="paragraph" style:parent-style-name="Standard" style:list-style-name="L2">
      <style:paragraph-properties fo:margin-top="0in" fo:margin-bottom="0.139in" loext:contextual-spacing="false" fo:line-height="115%" fo:text-align="start" style:justify-single-word="false"/>
      <style:text-properties style:font-name="Liberation Serif" fo:font-size="12pt" fo:language="en" fo:country="none" style:text-underline-style="none" fo:font-weight="normal" officeooo:rsid="0031070d" officeooo:paragraph-rsid="00161f5f" style:font-size-asian="12pt" style:font-weight-asian="normal" style:font-size-complex="12pt"/>
    </style:style>
    <style:style style:name="P3" style:family="paragraph" style:parent-style-name="Standard" style:list-style-name="L2">
      <style:paragraph-properties fo:margin-top="0in" fo:margin-bottom="0.139in" loext:contextual-spacing="false" fo:line-height="115%" fo:text-align="start" style:justify-single-word="false"/>
      <style:text-properties style:font-name="Liberation Serif" fo:font-size="12pt" fo:language="en" fo:country="none" style:text-underline-style="none" fo:font-weight="normal" officeooo:rsid="0039611f" officeooo:paragraph-rsid="00161f5f" style:font-size-asian="12pt" style:font-weight-asian="normal" style:font-size-complex="12pt"/>
    </style:style>
    <style:style style:name="P4" style:family="paragraph" style:parent-style-name="Standard">
      <style:paragraph-properties fo:margin-top="0in" fo:margin-bottom="0.139in" loext:contextual-spacing="false" fo:line-height="115%" fo:text-align="start" style:justify-single-word="false"/>
      <style:text-properties style:font-name="Liberation Serif" fo:font-size="12pt" fo:language="en" fo:country="none" style:text-underline-style="none" fo:font-weight="normal" officeooo:rsid="0039611f" officeooo:paragraph-rsid="00161f5f" style:font-size-asian="12pt" style:font-weight-asian="normal" style:font-size-complex="12pt"/>
    </style:style>
    <style:style style:name="P5" style:family="paragraph" style:parent-style-name="Standard" style:list-style-name="L3">
      <style:paragraph-properties fo:margin-top="0in" fo:margin-bottom="0.139in" loext:contextual-spacing="false" fo:line-height="115%" fo:text-align="start" style:justify-single-word="false"/>
      <style:text-properties style:font-name="Liberation Serif" fo:font-size="12pt" fo:language="en" fo:country="none" style:text-underline-style="none" fo:font-weight="normal" officeooo:rsid="0039a42d" officeooo:paragraph-rsid="00161f5f" style:font-size-asian="12pt" style:font-weight-asian="normal" style:font-size-complex="12pt"/>
    </style:style>
    <style:style style:name="P6" style:family="paragraph" style:parent-style-name="Standard" style:list-style-name="L2">
      <style:paragraph-properties fo:margin-top="0in" fo:margin-bottom="0.139in" loext:contextual-spacing="false" fo:line-height="115%" fo:text-align="start" style:justify-single-word="false"/>
      <style:text-properties style:font-name="Liberation Serif" fo:font-size="12pt" officeooo:rsid="0031070d" officeooo:paragraph-rsid="00161f5f" style:font-size-asian="12pt" style:font-size-complex="12pt"/>
    </style:style>
    <style:style style:name="P7" style:family="paragraph" style:parent-style-name="Standard">
      <style:paragraph-properties fo:margin-top="0in" fo:margin-bottom="0.139in" loext:contextual-spacing="false" fo:line-height="115%" fo:text-align="start" style:justify-single-word="false"/>
      <style:text-properties style:font-name="Liberation Serif" fo:font-size="12pt" officeooo:rsid="0039611f" officeooo:paragraph-rsid="00161f5f" style:font-size-asian="12pt" style:font-size-complex="12pt"/>
    </style:style>
    <style:style style:name="P8" style:family="paragraph" style:parent-style-name="Standard" style:list-style-name="L3">
      <style:paragraph-properties fo:margin-top="0in" fo:margin-bottom="0.139in" loext:contextual-spacing="false" fo:line-height="115%"/>
      <style:text-properties style:font-name="Liberation Serif" fo:font-size="12pt" officeooo:paragraph-rsid="00161f5f" style:font-size-asian="12pt" style:font-size-complex="12pt"/>
    </style:style>
    <style:style style:name="P9" style:family="paragraph" style:parent-style-name="Standard">
      <style:paragraph-properties fo:margin-top="0in" fo:margin-bottom="0.139in" loext:contextual-spacing="false" fo:line-height="115%" fo:text-align="center" style:justify-single-word="false"/>
      <style:text-properties style:font-name="Liberation Serif" fo:font-size="12pt" fo:font-weight="bold" officeooo:rsid="00161f5f" officeooo:paragraph-rsid="00161f5f" style:font-size-asian="12pt" style:font-weight-asian="bold" style:font-size-complex="12pt" style:font-weight-complex="bold"/>
    </style:style>
    <style:style style:name="T1" style:family="text">
      <style:text-properties fo:language="en" fo:country="none" style:text-underline-style="none"/>
    </style:style>
    <style:style style:name="T2" style:family="text">
      <style:text-properties fo:language="en" fo:country="none" style:text-underline-style="none" fo:font-weight="normal" style:font-weight-asian="normal"/>
    </style:style>
    <style:style style:name="T3" style:family="text">
      <style:text-properties fo:language="en" fo:country="none" style:text-underline-style="none" fo:font-weight="normal" officeooo:rsid="003c3866" style:font-weight-asian="normal"/>
    </style:style>
    <style:style style:name="T4" style:family="text">
      <style:text-properties fo:language="en" fo:country="none" style:text-underline-style="none" fo:font-weight="normal" officeooo:rsid="0039611f" style:font-weight-asian="normal"/>
    </style:style>
    <style:style style:name="T5" style:family="text">
      <style:text-properties fo:language="en" fo:country="none" style:text-underline-style="none" fo:font-weight="normal" officeooo:rsid="0039a42d" style:font-weight-asian="normal"/>
    </style:style>
    <style:style style:name="T6" style:family="text">
      <style:text-properties officeooo:rsid="003f9958"/>
    </style:style>
    <text:list-style style:name="L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style:text-properties style:font-name="OpenSymbol"/>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style:text-properties style:font-name="OpenSymbol"/>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style:text-properties style:font-name="OpenSymbol"/>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style:text-properties style:font-name="OpenSymbol"/>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style:text-properties style:font-name="OpenSymbol"/>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style:text-properties style:font-name="OpenSymbol"/>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style:text-properties style:font-name="OpenSymbol"/>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style:text-properties style:font-name="OpenSymbol"/>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style:text-properties style:font-name="OpenSymbol"/>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style:text-properties style:font-name="Open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text:span text:style-name="T1">RETURN, REFUND &amp; SHIPPING POLICY</text:span></text:p>
      <text:list xml:id="list1212553479" text:style-name="L2">
        <text:list-item>
          <text:p text:style-name="P6"><text:span text:style-name="T2">In order to be eligible for a refund, </text:span><text:span text:style-name="T3">y</text:span><text:span text:style-name="T2">ou should promptly </text:span><text:span text:style-name="T3">c</text:span><text:span text:style-name="T2">ontact </text:span><text:span text:style-name="T3">u</text:span><text:span text:style-name="T2">s within 14 (fourteen) days from the time </text:span><text:span text:style-name="T3">y</text:span><text:span text:style-name="T2">ou received the </text:span><text:span text:style-name="T3">p</text:span><text:span text:style-name="T2">roduct (“Return Period”) with information about the </text:span><text:span text:style-name="T3">p</text:span><text:span text:style-name="T2">roduct such as proof of purchase, order number, date of purchase, delivery date, and the reason for the return.</text:span></text:p>
        </text:list-item>
        <text:list-item>
          <text:p text:style-name="P6"><text:span text:style-name="T2">If the Return Period has passed since </text:span><text:span text:style-name="T3">y</text:span><text:span text:style-name="T2">our purchase, </text:span><text:span text:style-name="T3">w</text:span><text:span text:style-name="T2">e will not issue a refund.</text:span></text:p>
        </text:list-item>
        <text:list-item>
          <text:p text:style-name="P6"><text:span text:style-name="T2">You </text:span><text:span text:style-name="T4">must </text:span><text:span text:style-name="T2">return the purchased </text:span><text:span text:style-name="T4">p</text:span><text:span text:style-name="T2">roduct </text:span><text:span text:style-name="T4">i</text:span><text:span text:style-name="T2">n its original and exact packaging and state.</text:span></text:p>
        </text:list-item>
        <text:list-item>
          <text:p text:style-name="P2">Please ship the <text:span text:style-name="T6">p</text:span>roduct to the following address:</text:p>
          <text:p text:style-name="P3">Power360</text:p>
        </text:list-item>
      </text:list>
      <text:p text:style-name="P7"><text:span text:style-name="T2"><text:tab/>2</text:span><text:span text:style-name="T3">108 Hunter Rd. Suite 110</text:span></text:p>
      <text:p text:style-name="P4"><text:tab/>San Marcos, Texas 78666</text:p>
      <text:list xml:id="list3550346452" text:style-name="L3">
        <text:list-item>
          <text:p text:style-name="P5">Shipping at your expense. You must prepay and insure the shipping charges for all returns.</text:p>
        </text:list-item>
        <text:list-item>
          <text:p text:style-name="P5">Refunds do not include any shipping and handling charges shown on the packing slip or invoice. </text:p>
        </text:list-item>
        <text:list-item>
          <text:p text:style-name="P5">We are not responsible for any loss or damage to the product during shipment. We cannot be held liable for any loss, theft, breakage, delay, or failure to deliver caused by the shipping company. We will not be liable and we will not issue a refund if we do not receive your returned product or if we will not receive it in the same condition as you have sent it.</text:p>
        </text:list-item>
        <text:list-item>
          <text:p text:style-name="P5">After we receive your purchased product, we will inspect it.</text:p>
        </text:list-item>
        <text:list-item>
          <text:p text:style-name="P8"><text:span text:style-name="T2"><text:s/>A </text:span><text:span text:style-name="T5">r</text:span><text:span text:style-name="T2">estocking </text:span><text:span text:style-name="T5">f</text:span><text:span text:style-name="T2">ee of 25% of the </text:span><text:span text:style-name="T5">p</text:span><text:span text:style-name="T2">roduct price will apply to all returns.</text:span></text:p>
        </text:list-item>
        <text:list-item>
          <text:p text:style-name="P5">The restocking fee will be deducted from the amount that will be refunded to you.</text:p>
        </text:list-item>
        <text:list-item>
          <text:p text:style-name="P5">In order for a product to be accepted it must be in the original and exact packaging and state.</text:p>
        </text:list-item>
        <text:list-item>
          <text:p text:style-name="P1">Product box labels and packaging should not be removed or altered in any way.</text:p>
        </text:list-item>
        <text:list-item>
          <text:p text:style-name="P1">Product cannot be damaged by abuse, negligence, misuse, or activities other than intended purpose.</text:p>
        </text:list-item>
        <text:list-item>
          <text:p text:style-name="P1">If accepted we will process the refund 3-5 business days after we receive the returned product.</text:p>
        </text:list-item>
        <text:list-item>
          <text:p text:style-name="P1">If you are entitled to a refund, we will refund the purchase price to the original payment method you used during the purchase.</text:p>
        </text:list-item>
        <text:list-item>
          <text:p text:style-name="P1">Credit card payments may take up 7-10 business days after we receive the returned product to show up on your credit card statement.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1" svg:font-family="Arial"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2-01-02T20:23:55.975000000</meta:creation-date>
    <dc:date>2022-01-02T20:26:11.459000000</dc:date>
    <meta:editing-duration>PT2M17S</meta:editing-duration>
    <meta:editing-cycles>1</meta:editing-cycles>
    <meta:document-statistic meta:table-count="0" meta:image-count="0" meta:object-count="0" meta:page-count="1" meta:paragraph-count="20" meta:word-count="367" meta:character-count="1995" meta:non-whitespace-character-count="1660"/>
    <meta:generator>Ultra_Office/6.2.3.2$Windows_x86 LibreOffice_project/</meta:generator>
  </office:meta>
</office:document-meta>
</file>